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微軟正黑體" svg:font-family="微軟正黑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13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9" style:family="table-cell" style:parent-style-name="Default" style:data-style-name="N0">
      <style:text-properties fo:color="#000000" fo:font-size="16pt" style:font-size-asian="16pt" style:font-size-complex="16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2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FFFFFF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7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2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31" style:family="table-cell" style:parent-style-name="Default" style:data-style-name="N0">
      <style:table-cell-properties style:vertical-align="middle"/>
      <style:text-properties fo:color="#FF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style:vertical-align="middle" fo:wrap-option="wrap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5pt" style:font-size-asian="15pt" style:font-size-complex="15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FFFFFF"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05833333333333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4.31270833333333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78354166666667cm"/>
    </style:style>
    <style:style style:name="co14" style:family="table-column">
      <style:table-column-properties fo:break-before="auto" style:column-width="1.61395833333333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2.24895833333333cm"/>
    </style:style>
    <style:style style:name="co17" style:family="table-column">
      <style:table-column-properties fo:break-before="auto" style:column-width="1.984375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83104166666667cm"/>
    </style:style>
    <style:style style:name="co20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3.95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3.1pt" style:use-optimal-row-height="false" fo:break-before="auto"/>
    </style:style>
    <style:style style:name="ro11" style:family="table-row">
      <style:table-row-properties style:row-height="45.9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6月$0_3_0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亞通客運$0_10_0$15007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指南客運$0_11_0$15007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統聯客運$0_12_0$15007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三重客運$0_13_0$15007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中壢客運$0_14_0$15007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桃園客運$0_15_0$1500700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金台通運$0_16_0$1500700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台灣真好$0_17_0$1500700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捷乘客運$0_18_0$1500700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桃園市$0_0_1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市區客運業者家數依客運業者別分$0_4_1$A252202a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4" table:condition="of:cell-content-is-decimal-number() and cell-content()=&quot;='路線營運資料_核定路線數依客運業者別分$0_5_2$A2522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路線營運資料_核定路線數_幸福巴士依客運業者別分$0_5_3$A252202a02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路線營運資料_核定路線數_幸福小黃依客運業者別分$0_5_4$A252202a02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路線營運資料_營業里程依客運業者別分$0_5_5$A2522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路線營運資料_營業行車次數依客運業者別分$0_5_6$A2522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路線營運資料_營業行車次數_幸福巴士依客運業者別分$0_5_7$A252202a02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路線營運資料_營業行車次數_幸福小黃依客運業者別分$0_5_8$A252202a02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路線營運資料_營業行駛里程依客運業者別分$0_5_9$A2522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路線營運資料_客運人數依客運業者別分$0_5_10$A2522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路線營運資料_客運人數_幸福巴士依客運業者別分$0_5_11$A252202a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路線營運資料_客運人數_幸福小黃依客運業者別分$0_5_12$A252202a02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5" table:condition="of:cell-content-is-decimal-number() and cell-content()=&quot;='路線營運資料_延人公里依客運業者別分$0_5_13$A2522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路線營運資料_客運收入依客運業者別分$0_5_14$A252202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市區汽車客運業營運概況_定線定班_營運資料_行動支付人數依客運業者別分$0_6_15$A252202a02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市區汽車客運業營運概況_定線定班_營運資料_行動支付收入依客運業者別分$0_6_16$A252202a02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定線定班_營運資料_電子票證人數依客運業者別分$0_6_17$A252202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定線定班_營運資料_電子票證收入依客運業者別分$0_6_18$A252202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市區汽車客運業營運概況_車輛情形_營業車輛數依客運業者別.車輛別分$0_5_19$A252202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2" table:condition="of:cell-content-is-decimal-number() and cell-content()=&quot;='大客車$0_6_20$15009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3" table:condition="of:cell-content-is-decimal-number() and cell-content()=&quot;='小客車$0_6_21$15009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4" table:condition="of:cell-content-is-decimal-number() and cell-content()=&quot;='車輛情形_電動車輛數依客運業者別分$0_5_22$A252202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5" table:condition="of:cell-content-is-decimal-number() and cell-content()=&quot;='車輛情形_無障礙車輛數依客運業者別分$0_5_23$A252202a01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6" table:condition="of:cell-content-is-decimal-number() and cell-content()=&quot;='車輛情形_無障礙車輛數_低地板車輛數依客運業者別分$0_5_24$A252202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7" table:condition="of:cell-content-is-decimal-number() and cell-content()=&quot;='車輛情形_行車延日車數依客運業者別分$0_5_25$A252202a01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8" table:condition="of:cell-content-is-decimal-number() and cell-content()=&quot;='車輛情形_燃料消耗量_柴油依客運業者別分$0_6_26$A252202a01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9" table:condition="of:cell-content-is-decimal-number() and cell-content()=&quot;='車輛情形_燃料消耗量_汽油依客運業者別分$0_6_27$A252202a01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0" table:condition="of:cell-content-is-decimal-number() and cell-content()=&quot;='車輛情形_燃料消耗量_液化石油氣依客運業者別分$0_6_28$A252202a0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1" table:condition="of:cell-content-is-decimal-number() and cell-content()=&quot;='包車出租_客運人數依客運業者別分$0_5_29$A252202a01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2" table:condition="of:cell-content-is-decimal-number() and cell-content()=&quot;='包車出租_行駛延日車數依客運業者別分$0_5_30$A252202a01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20622-01-1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12" table:default-cell-style-name="ce1"/>
        <table:table-column table:style-name="co6" table:default-cell-style-name="ce1"/>
        <table:table-column table:style-name="co7" table:default-cell-style-name="ce1"/>
        <table:table-column table:style-name="co9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3" table:number-columns-repeated="2" table:default-cell-style-name="ce1"/>
        <table:table-column table:style-name="co15" table:default-cell-style-name="ce1"/>
        <table:table-column table:style-name="co16" table:default-cell-style-name="ce1"/>
        <table:table-column table:style-name="co8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17" table:default-cell-style-name="ce1"/>
        <table:table-column table:style-name="co20" table:number-columns-repeated="1635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content-validation-name="val11" table:style-name="ce10"/>
          <table:table-cell table:number-columns-repeated="25" table:style-name="ce10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44">
            <text:p>桃園市政府交通局</text:p>
          </table:table-cell>
          <table:covered-table-cell/>
          <table:table-cell table:style-name="ce39"/>
          <table:table-cell table:number-columns-repeated="17" table:style-name="ce8"/>
          <table:table-cell table:number-columns-repeated="16335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number-columns-spanned="5" table:number-rows-spanned="1" table:style-name="ce56">
            <text:p>每月終了後40日內編報</text:p>
          </table:table-cell>
          <table:covered-table-cell table:number-columns-repeated="4"/>
          <table:table-cell table:style-name="ce26"/>
          <table:table-cell table:number-columns-repeated="20" table:style-name="ce29"/>
          <table:table-cell table:style-name="ce5"/>
          <table:table-cell office:value-type="string" table:style-name="ce36">
            <text:p>表 <text:s text:c="3"/>號</text:p>
          </table:table-cell>
          <table:table-cell office:value-type="string" table:number-columns-spanned="2" table:number-rows-spanned="1" table:style-name="ce45">
            <text:p>20622-01-11-2</text:p>
          </table:table-cell>
          <table:covered-table-cell/>
          <table:table-cell table:style-name="ce39"/>
          <table:table-cell table:number-columns-repeated="17" table:style-name="ce8"/>
          <table:table-cell table:number-columns-repeated="16335"/>
        </table:table-row>
        <table:table-row table:style-name="ro3">
          <table:table-cell office:value-type="string" table:number-columns-spanned="31" table:number-rows-spanned="1" table:style-name="ce48">
            <text:p>桃園市市區汽車客運業營運概況</text:p>
          </table:table-cell>
          <table:covered-table-cell table:number-columns-repeated="30"/>
          <table:table-cell table:number-columns-repeated="18" table:style-name="ce8"/>
          <table:table-cell table:number-columns-repeated="16335"/>
        </table:table-row>
        <table:table-row table:style-name="ro3">
          <table:table-cell office:value-type="string" table:number-columns-spanned="31" table:number-rows-spanned="1" table:content-validation-name="val1" table:style-name="ce52">
            <text:p>中華民國115年6月</text:p>
          </table:table-cell>
          <table:covered-table-cell table:number-columns-repeated="30"/>
          <table:table-cell table:number-columns-repeated="18" table:style-name="ce8"/>
          <table:table-cell table:number-columns-repeated="16335"/>
        </table:table-row>
        <table:table-row table:style-name="ro4">
          <table:table-cell office:value-type="string" table:number-columns-spanned="1" table:number-rows-spanned="5" table:style-name="ce54">
            <text:p>項目</text:p>
          </table:table-cell>
          <table:table-cell office:value-type="string" table:number-columns-spanned="1" table:number-rows-spanned="4" table:content-validation-name="val12" table:style-name="ce42">
            <text:p>市區客運</text:p>
            <text:p>業者家數</text:p>
          </table:table-cell>
          <table:table-cell office:value-type="string" table:number-columns-spanned="17" table:number-rows-spanned="1" table:style-name="ce46">
            <text:p>路線營運資料</text:p>
          </table:table-cell>
          <table:covered-table-cell table:number-columns-repeated="16"/>
          <table:table-cell office:value-type="string" table:number-columns-spanned="10" table:number-rows-spanned="1" table:style-name="ce46">
            <text:p>車輛情形</text:p>
          </table:table-cell>
          <table:covered-table-cell table:number-columns-repeated="9"/>
          <table:table-cell office:value-type="string" table:number-columns-spanned="2" table:number-rows-spanned="1" table:style-name="ce46">
            <text:p>包車出租</text:p>
          </table:table-cell>
          <table:covered-table-cell/>
          <table:table-cell table:style-name="ce39"/>
          <table:table-cell table:number-columns-repeated="17" table:style-name="ce8"/>
          <table:table-cell table:number-columns-repeated="16335"/>
        </table:table-row>
        <table:table-row table:style-name="ro4">
          <table:covered-table-cell/>
          <table:covered-table-cell/>
          <table:table-cell office:value-type="string" table:number-columns-spanned="1" table:number-rows-spanned="3" table:content-validation-name="val14" table:style-name="ce47">
            <text:p>核定</text:p>
            <text:p>路線數</text:p>
          </table:table-cell>
          <table:table-cell table:content-validation-name="val15" table:style-name="ce20"/>
          <table:table-cell table:content-validation-name="val16" table:style-name="ce21"/>
          <table:table-cell office:value-type="string" table:number-columns-spanned="1" table:number-rows-spanned="3" table:content-validation-name="val17" table:style-name="ce42">
            <text:p>營業</text:p>
            <text:p>里程</text:p>
          </table:table-cell>
          <table:table-cell office:value-type="string" table:number-columns-spanned="1" table:number-rows-spanned="3" table:content-validation-name="val18" table:style-name="ce47">
            <text:p>營業行</text:p>
            <text:p>車次數</text:p>
          </table:table-cell>
          <table:table-cell table:content-validation-name="val19" table:style-name="ce20"/>
          <table:table-cell table:content-validation-name="val20" table:style-name="ce21"/>
          <table:table-cell office:value-type="string" table:number-columns-spanned="1" table:number-rows-spanned="3" table:content-validation-name="val21" table:style-name="ce42">
            <text:p>營業行</text:p>
            <text:p>駛里程</text:p>
          </table:table-cell>
          <table:table-cell office:value-type="string" table:number-columns-spanned="1" table:number-rows-spanned="3" table:content-validation-name="val22" table:style-name="ce47">
            <text:p>客運</text:p>
            <text:p>人數</text:p>
          </table:table-cell>
          <table:table-cell table:content-validation-name="val23" table:style-name="ce20"/>
          <table:table-cell table:content-validation-name="val24" table:style-name="ce21"/>
          <table:table-cell office:value-type="string" table:number-columns-spanned="1" table:number-rows-spanned="3" table:content-validation-name="val25" table:style-name="ce42">
            <text:p>延人公里</text:p>
          </table:table-cell>
          <table:table-cell office:value-type="string" table:number-columns-spanned="1" table:number-rows-spanned="3" table:content-validation-name="val26" table:style-name="ce42">
            <text:p>客運收入</text:p>
          </table:table-cell>
          <table:table-cell office:value-type="string" table:number-columns-spanned="2" table:number-rows-spanned="1" table:style-name="ce42">
            <text:p>行動支付</text:p>
          </table:table-cell>
          <table:covered-table-cell/>
          <table:table-cell office:value-type="string" table:number-columns-spanned="2" table:number-rows-spanned="1" table:style-name="ce42">
            <text:p>電子票證</text:p>
          </table:table-cell>
          <table:covered-table-cell/>
          <table:table-cell office:value-type="string" table:number-columns-spanned="3" table:number-rows-spanned="1" table:content-validation-name="val31" table:style-name="ce42">
            <text:p>營業車輛數(輛)</text:p>
          </table:table-cell>
          <table:covered-table-cell table:number-columns-repeated="2"/>
          <table:table-cell office:value-type="string" table:number-columns-spanned="1" table:number-rows-spanned="3" table:content-validation-name="val34" table:style-name="ce42">
            <text:p>電動</text:p>
            <text:p>車輛數</text:p>
          </table:table-cell>
          <table:table-cell office:value-type="string" table:number-columns-spanned="1" table:number-rows-spanned="3" table:content-validation-name="val35" table:style-name="ce47">
            <text:p>無障礙</text:p>
            <text:p>車輛數</text:p>
          </table:table-cell>
          <table:table-cell table:content-validation-name="val36" table:style-name="ce21"/>
          <table:table-cell office:value-type="string" table:number-columns-spanned="1" table:number-rows-spanned="3" table:content-validation-name="val37" table:style-name="ce42">
            <text:p>行駛延</text:p>
            <text:p>日車數</text:p>
          </table:table-cell>
          <table:table-cell office:value-type="string" table:number-columns-spanned="3" table:number-rows-spanned="1" table:style-name="ce42">
            <text:p>燃料消耗量</text:p>
          </table:table-cell>
          <table:covered-table-cell table:number-columns-repeated="2"/>
          <table:table-cell office:value-type="string" table:number-columns-spanned="1" table:number-rows-spanned="3" table:content-validation-name="val41" table:style-name="ce42">
            <text:p>客運</text:p>
            <text:p>人數</text:p>
          </table:table-cell>
          <table:table-cell office:value-type="string" table:number-columns-spanned="1" table:number-rows-spanned="3" table:content-validation-name="val42" table:style-name="ce47">
            <text:p>行駛延</text:p>
            <text:p>日車數</text:p>
          </table:table-cell>
          <table:table-cell table:number-columns-repeated="18" table:style-name="ce8"/>
          <table:table-cell table:number-columns-repeated="16335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3" table:style-name="ce42">
            <text:p>幸福</text:p>
            <text:p>巴士</text:p>
          </table:table-cell>
          <table:table-cell office:value-type="string" table:number-columns-spanned="1" table:number-rows-spanned="3" table:style-name="ce42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3" table:style-name="ce42">
            <text:p>幸福</text:p>
            <text:p>巴士</text:p>
          </table:table-cell>
          <table:table-cell office:value-type="string" table:number-columns-spanned="1" table:number-rows-spanned="3" table:style-name="ce42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3" table:style-name="ce42">
            <text:p>幸福</text:p>
            <text:p>巴士</text:p>
          </table:table-cell>
          <table:table-cell office:value-type="string" table:number-columns-spanned="1" table:number-rows-spanned="3" table:style-name="ce42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2" table:content-validation-name="val27" table:style-name="ce42">
            <text:p>客運人數</text:p>
          </table:table-cell>
          <table:table-cell office:value-type="string" table:number-columns-spanned="1" table:number-rows-spanned="2" table:content-validation-name="val28" table:style-name="ce42">
            <text:p>客運收入</text:p>
          </table:table-cell>
          <table:table-cell office:value-type="string" table:number-columns-spanned="1" table:number-rows-spanned="2" table:content-validation-name="val29" table:style-name="ce42">
            <text:p>客運人數</text:p>
          </table:table-cell>
          <table:table-cell office:value-type="string" table:number-columns-spanned="1" table:number-rows-spanned="2" table:content-validation-name="val30" table:style-name="ce42">
            <text:p>客運收入</text:p>
          </table:table-cell>
          <table:table-cell office:value-type="string" table:number-columns-spanned="1" table:number-rows-spanned="3" table:style-name="ce42">
            <text:p>合計</text:p>
          </table:table-cell>
          <table:table-cell office:value-type="string" table:number-columns-spanned="1" table:number-rows-spanned="3" table:content-validation-name="val32" table:style-name="ce42">
            <text:p>大客車</text:p>
          </table:table-cell>
          <table:table-cell office:value-type="string" table:number-columns-spanned="1" table:number-rows-spanned="3" table:content-validation-name="val33" table:style-name="ce42">
            <text:p>小客車</text:p>
          </table:table-cell>
          <table:covered-table-cell/>
          <table:covered-table-cell/>
          <table:table-cell office:value-type="string" table:number-columns-spanned="1" table:number-rows-spanned="3" table:style-name="ce42">
            <text:p>低地板</text:p>
          </table:table-cell>
          <table:covered-table-cell/>
          <table:table-cell office:value-type="string" table:number-columns-spanned="1" table:number-rows-spanned="2" table:content-validation-name="val38" table:style-name="ce42">
            <text:p>柴油</text:p>
          </table:table-cell>
          <table:table-cell office:value-type="string" table:number-columns-spanned="1" table:number-rows-spanned="2" table:content-validation-name="val39" table:style-name="ce42">
            <text:p>汽油</text:p>
          </table:table-cell>
          <table:table-cell office:value-type="string" table:number-columns-spanned="1" table:number-rows-spanned="2" table:content-validation-name="val40" table:style-name="ce42">
            <text:p>液　化</text:p>
            <text:p>石油氣</text:p>
          </table:table-cell>
          <table:covered-table-cell/>
          <table:covered-table-cell/>
          <table:table-cell table:number-columns-repeated="18" table:style-name="ce8"/>
          <table:table-cell table:number-columns-repeated="16335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8" table:style-name="ce8"/>
          <table:table-cell table:number-columns-repeated="16335"/>
        </table:table-row>
        <table:table-row table:style-name="ro6">
          <table:covered-table-cell/>
          <table:table-cell office:value-type="string" table:style-name="ce12">
            <text:p>(家)</text:p>
          </table:table-cell>
          <table:table-cell office:value-type="string" table:style-name="ce12">
            <text:p>(條)</text:p>
          </table:table-cell>
          <table:covered-table-cell/>
          <table:covered-table-cell/>
          <table:table-cell office:value-type="string" table:style-name="ce12">
            <text:p>(公里)</text:p>
          </table:table-cell>
          <table:table-cell office:value-type="string" table:style-name="ce12">
            <text:p>(班次)</text:p>
          </table:table-cell>
          <table:covered-table-cell/>
          <table:covered-table-cell/>
          <table:table-cell office:value-type="string" table:style-name="ce12">
            <text:p>(車公里)</text:p>
          </table:table-cell>
          <table:table-cell office:value-type="string" table:style-name="ce12">
            <text:p>(人次)</text:p>
          </table:table-cell>
          <table:covered-table-cell/>
          <table:covered-table-cell/>
          <table:table-cell office:value-type="string" table:style-name="ce12">
            <text:p>(人公里)</text:p>
          </table:table-cell>
          <table:table-cell office:value-type="string" table:style-name="ce12">
            <text:p>(新台幣元)</text:p>
          </table:table-cell>
          <table:table-cell office:value-type="string" table:style-name="ce11">
            <text:p>(人次)</text:p>
          </table:table-cell>
          <table:table-cell office:value-type="string" table:style-name="ce11">
            <text:p>(新台幣元)</text:p>
          </table:table-cell>
          <table:table-cell office:value-type="string" table:style-name="ce11">
            <text:p>(人次)</text:p>
          </table:table-cell>
          <table:table-cell office:value-type="string" table:style-name="ce11">
            <text:p>(新台幣元)</text:p>
          </table:table-cell>
          <table:covered-table-cell/>
          <table:covered-table-cell/>
          <table:covered-table-cell/>
          <table:table-cell office:value-type="string" table:style-name="ce12">
            <text:p>(輛)</text:p>
          </table:table-cell>
          <table:table-cell office:value-type="string" table:style-name="ce12">
            <text:p>(輛)</text:p>
          </table:table-cell>
          <table:covered-table-cell/>
          <table:table-cell office:value-type="string" table:style-name="ce12">
            <text:p>(日輛)</text:p>
          </table:table-cell>
          <table:table-cell office:value-type="string" table:style-name="ce12">
            <text:p>(公升)</text:p>
          </table:table-cell>
          <table:table-cell office:value-type="string" table:style-name="ce12">
            <text:p>(公升)</text:p>
          </table:table-cell>
          <table:table-cell office:value-type="string" table:style-name="ce12">
            <text:p>(度)</text:p>
          </table:table-cell>
          <table:table-cell office:value-type="string" table:style-name="ce37">
            <text:p>(人次)</text:p>
          </table:table-cell>
          <table:table-cell office:value-type="string" table:style-name="ce38">
            <text:p>(日輛)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style-name="ce3">
            <text:p>總計</text:p>
          </table:table-cell>
          <table:table-cell office:value-type="float" office:value="9" table:formula="of:=SUM([.B11:.B19])" table:style-name="ce13">
            <text:p>9</text:p>
          </table:table-cell>
          <table:table-cell office:value-type="float" office:value="310" table:formula="of:=SUM([.C11:.C19])" table:style-name="ce16">
            <text:p>310</text:p>
          </table:table-cell>
          <table:table-cell office:value-type="float" office:value="57" table:formula="of:=SUM([.D11:.D19])" table:style-name="ce16">
            <text:p>57</text:p>
          </table:table-cell>
          <table:table-cell office:value-type="float" office:value="0" table:formula="of:=SUM([.E11:.E19])" table:style-name="ce16">
            <text:p>-</text:p>
          </table:table-cell>
          <table:table-cell office:value-type="float" office:value="8205.06" table:formula="of:=SUM([.F11:.F19])" table:style-name="ce23">
            <text:p>8,205.06</text:p>
          </table:table-cell>
          <table:table-cell office:value-type="float" office:value="115943" table:formula="of:=SUM([.G11:.G19])" table:style-name="ce27">
            <text:p>115,943</text:p>
          </table:table-cell>
          <table:table-cell office:value-type="float" office:value="6936" table:formula="of:=SUM([.H11:.H19])" table:style-name="ce16">
            <text:p>6,936</text:p>
          </table:table-cell>
          <table:table-cell office:value-type="float" office:value="0" table:formula="of:=SUM([.I11:.I19])" table:style-name="ce16">
            <text:p>-</text:p>
          </table:table-cell>
          <table:table-cell office:value-type="float" office:value="2604397.3499999996" table:formula="of:=SUM([.J11:.J19])" table:style-name="ce23">
            <text:p>2,604,397.35</text:p>
          </table:table-cell>
          <table:table-cell office:value-type="float" office:value="3523802" table:formula="of:=SUM([.K11:.K19])" table:style-name="ce16">
            <text:p>3,523,802</text:p>
          </table:table-cell>
          <table:table-cell office:value-type="float" office:value="19326" table:formula="of:=SUM([.L11:.L19])" table:style-name="ce16">
            <text:p>19,326</text:p>
          </table:table-cell>
          <table:table-cell office:value-type="float" office:value="0" table:formula="of:=SUM([.M11:.M19])" table:style-name="ce16">
            <text:p>-</text:p>
          </table:table-cell>
          <table:table-cell office:value-type="float" office:value="30245695.155656569" table:formula="of:=SUM([.N11:.N19])" table:style-name="ce23">
            <text:p>30,245,695.16</text:p>
          </table:table-cell>
          <table:table-cell office:value-type="float" office:value="77471954.5" table:formula="of:=SUM([.O11:.O19])" table:style-name="ce16">
            <text:p>77,471,955</text:p>
          </table:table-cell>
          <table:table-cell office:value-type="float" office:value="4995" table:formula="of:=SUM([.P11:.P19])" table:style-name="ce16">
            <text:p>4,995</text:p>
          </table:table-cell>
          <table:table-cell office:value-type="float" office:value="328867" table:formula="of:=SUM([.Q11:.Q19])" table:style-name="ce16">
            <text:p>328,867</text:p>
          </table:table-cell>
          <table:table-cell office:value-type="float" office:value="3326150" table:formula="of:=SUM([.R11:.R19])" table:style-name="ce16">
            <text:p>3,326,150</text:p>
          </table:table-cell>
          <table:table-cell office:value-type="float" office:value="72517102.5" table:formula="of:=SUM([.S11:.S19])" table:style-name="ce16">
            <text:p>72,517,103</text:p>
          </table:table-cell>
          <table:table-cell office:value-type="float" office:value="777" table:formula="of:=SUM([.T11:.T19])" table:style-name="ce16">
            <text:p>777</text:p>
          </table:table-cell>
          <table:table-cell office:value-type="float" office:value="729" table:formula="of:=SUM([.U11:.U19])" table:style-name="ce16">
            <text:p>729</text:p>
          </table:table-cell>
          <table:table-cell office:value-type="float" office:value="48" table:formula="of:=SUM([.V11:.V19])" table:style-name="ce16">
            <text:p>48</text:p>
          </table:table-cell>
          <table:table-cell office:value-type="float" office:value="131" table:formula="of:=SUM([.W11:.W19])" table:style-name="ce16">
            <text:p>131</text:p>
          </table:table-cell>
          <table:table-cell office:value-type="float" office:value="425" table:formula="of:=SUM([.X11:.X19])" table:style-name="ce16">
            <text:p>425</text:p>
          </table:table-cell>
          <table:table-cell office:value-type="float" office:value="347" table:formula="of:=SUM([.Y11:.Y19])" table:style-name="ce16">
            <text:p>347</text:p>
          </table:table-cell>
          <table:table-cell office:value-type="float" office:value="19411" table:formula="of:=SUM([.Z11:.Z19])" table:style-name="ce16">
            <text:p>19,411</text:p>
          </table:table-cell>
          <table:table-cell office:value-type="float" office:value="1029724.8446511627" table:formula="of:=SUM([.AA11:.AA19])" table:style-name="ce23">
            <text:p>1,029,724.84</text:p>
          </table:table-cell>
          <table:table-cell office:value-type="float" office:value="0" table:formula="of:=SUM([.AB11:.AB19])" table:style-name="ce16">
            <text:p>-</text:p>
          </table:table-cell>
          <table:table-cell office:value-type="float" office:value="0" table:formula="of:=SUM([.AC11:.AC19])" table:style-name="ce16">
            <text:p>-</text:p>
          </table:table-cell>
          <table:table-cell office:value-type="float" office:value="266236" table:formula="of:=SUM([.AD11:.AD19])" table:style-name="ce16">
            <text:p>266,236</text:p>
          </table:table-cell>
          <table:table-cell office:value-type="float" office:value="3071" table:formula="of:=SUM([.AE11:.AE19])" table:style-name="ce16">
            <text:p>3,071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2" table:style-name="ce4">
            <text:p>亞通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39" table:content-validation-name="val13" table:style-name="ce17">
            <text:p>39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093.83" table:content-validation-name="val13" table:style-name="ce24">
            <text:p>1,093.83</text:p>
          </table:table-cell>
          <table:table-cell office:value-type="float" office:value="16217" table:content-validation-name="val13" table:style-name="ce28">
            <text:p>16,21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23653.96" table:content-validation-name="val13" table:style-name="ce24">
            <text:p>423,653.96</text:p>
          </table:table-cell>
          <table:table-cell office:value-type="float" office:value="379852" table:content-validation-name="val13" table:style-name="ce17">
            <text:p>379,852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1772983.59" table:content-validation-name="val13" table:style-name="ce24">
            <text:p>11,772,983.59</text:p>
          </table:table-cell>
          <table:table-cell office:value-type="float" office:value="10376118" table:content-validation-name="val13" table:style-name="ce17">
            <text:p>10,376,118</text:p>
          </table:table-cell>
          <table:table-cell office:value-type="float" office:value="569" table:content-validation-name="val13" table:style-name="ce17">
            <text:p>569</text:p>
          </table:table-cell>
          <table:table-cell office:value-type="float" office:value="25669" table:content-validation-name="val13" table:style-name="ce17">
            <text:p>25,669</text:p>
          </table:table-cell>
          <table:table-cell office:value-type="float" office:value="345549" table:content-validation-name="val13" table:style-name="ce17">
            <text:p>345,549</text:p>
          </table:table-cell>
          <table:table-cell office:value-type="float" office:value="9608732" table:content-validation-name="val13" table:style-name="ce17">
            <text:p>9,608,732</text:p>
          </table:table-cell>
          <table:table-cell office:value-type="float" office:value="98" table:style-name="ce17">
            <text:p>98</text:p>
          </table:table-cell>
          <table:table-cell office:value-type="float" office:value="98" table:content-validation-name="val13" table:style-name="ce17">
            <text:p>98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3" table:content-validation-name="val13" table:style-name="ce17">
            <text:p>23</text:p>
          </table:table-cell>
          <table:table-cell office:value-type="float" office:value="37" table:content-validation-name="val13" table:style-name="ce17">
            <text:p>3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830" table:content-validation-name="val13" table:style-name="ce17">
            <text:p>1,830</text:p>
          </table:table-cell>
          <table:table-cell office:value-type="float" office:value="169540.95" table:content-validation-name="val13" table:style-name="ce24">
            <text:p>169,540.95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3" table:style-name="ce4">
            <text:p>指南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3" table:content-validation-name="val13" table:style-name="ce17">
            <text:p>3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30.75" table:content-validation-name="val13" table:style-name="ce24">
            <text:p>130.75</text:p>
          </table:table-cell>
          <table:table-cell office:value-type="float" office:value="1820" table:content-validation-name="val13" table:style-name="ce28">
            <text:p>1,82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04655.25" table:content-validation-name="val13" table:style-name="ce24">
            <text:p>104,655.25</text:p>
          </table:table-cell>
          <table:table-cell office:value-type="float" office:value="70904" table:content-validation-name="val13" table:style-name="ce17">
            <text:p>70,904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639412.80000000005" table:content-validation-name="val13" table:style-name="ce24">
            <text:p>639,412.80</text:p>
          </table:table-cell>
          <table:table-cell office:value-type="float" office:value="4648999" table:content-validation-name="val13" table:style-name="ce17">
            <text:p>4,648,999</text:p>
          </table:table-cell>
          <table:table-cell office:value-type="float" office:value="64" table:content-validation-name="val13" table:style-name="ce17">
            <text:p>64</text:p>
          </table:table-cell>
          <table:table-cell office:value-type="float" office:value="4355" table:content-validation-name="val13" table:style-name="ce17">
            <text:p>4,355</text:p>
          </table:table-cell>
          <table:table-cell office:value-type="float" office:value="69495" table:content-validation-name="val13" table:style-name="ce17">
            <text:p>69,495</text:p>
          </table:table-cell>
          <table:table-cell office:value-type="float" office:value="3626367" table:content-validation-name="val13" table:style-name="ce17">
            <text:p>3,626,367</text:p>
          </table:table-cell>
          <table:table-cell office:value-type="float" office:value="12" table:style-name="ce17">
            <text:p>12</text:p>
          </table:table-cell>
          <table:table-cell office:value-type="float" office:value="12" table:content-validation-name="val13" table:style-name="ce17">
            <text:p>12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" table:content-validation-name="val13" table:style-name="ce17">
            <text:p>1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34" table:content-validation-name="val13" table:style-name="ce17">
            <text:p>334</text:p>
          </table:table-cell>
          <table:table-cell office:value-type="float" office:value="37014" table:content-validation-name="val13" table:style-name="ce24">
            <text:p>37,014.0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4" table:style-name="ce4">
            <text:p>統聯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14" table:content-validation-name="val13" table:style-name="ce17">
            <text:p>14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612.25" table:content-validation-name="val13" table:style-name="ce24">
            <text:p>612.25</text:p>
          </table:table-cell>
          <table:table-cell office:value-type="float" office:value="10915" table:content-validation-name="val13" table:style-name="ce28">
            <text:p>10,915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05565.4" table:content-validation-name="val13" table:style-name="ce24">
            <text:p>405,565.40</text:p>
          </table:table-cell>
          <table:table-cell office:value-type="float" office:value="393057" table:content-validation-name="val13" table:style-name="ce17">
            <text:p>393,05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751651.3499999996" table:content-validation-name="val13" table:style-name="ce24">
            <text:p>4,751,651.35</text:p>
          </table:table-cell>
          <table:table-cell office:value-type="float" office:value="16043971.5" table:content-validation-name="val13" table:style-name="ce17">
            <text:p>16,043,972</text:p>
          </table:table-cell>
          <table:table-cell office:value-type="float" office:value="849" table:content-validation-name="val13" table:style-name="ce17">
            <text:p>849</text:p>
          </table:table-cell>
          <table:table-cell office:value-type="float" office:value="79490" table:content-validation-name="val13" table:style-name="ce17">
            <text:p>79,490</text:p>
          </table:table-cell>
          <table:table-cell office:value-type="float" office:value="388457" table:content-validation-name="val13" table:style-name="ce17">
            <text:p>388,457</text:p>
          </table:table-cell>
          <table:table-cell office:value-type="float" office:value="15606524.5" table:content-validation-name="val13" table:style-name="ce17">
            <text:p>15,606,525</text:p>
          </table:table-cell>
          <table:table-cell office:value-type="float" office:value="97" table:style-name="ce17">
            <text:p>97</text:p>
          </table:table-cell>
          <table:table-cell office:value-type="float" office:value="97" table:content-validation-name="val13" table:style-name="ce17">
            <text:p>9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3" table:content-validation-name="val13" table:style-name="ce17">
            <text:p>23</text:p>
          </table:table-cell>
          <table:table-cell office:value-type="float" office:value="32" table:content-validation-name="val13" table:style-name="ce17">
            <text:p>32</text:p>
          </table:table-cell>
          <table:table-cell office:value-type="float" office:value="26" table:content-validation-name="val13" table:style-name="ce17">
            <text:p>26</text:p>
          </table:table-cell>
          <table:table-cell office:value-type="float" office:value="2910" table:content-validation-name="val13" table:style-name="ce17">
            <text:p>2,910</text:p>
          </table:table-cell>
          <table:table-cell office:value-type="float" office:value="123473" table:content-validation-name="val13" table:style-name="ce24">
            <text:p>123,473.0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72" table:content-validation-name="val13" table:style-name="ce17">
            <text:p>172</text:p>
          </table:table-cell>
          <table:table-cell office:value-type="float" office:value="4" table:content-validation-name="val13" table:style-name="ce17">
            <text:p>4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5" table:style-name="ce4">
            <text:p>三重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6" table:content-validation-name="val13" table:style-name="ce17">
            <text:p>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63.95" table:content-validation-name="val13" table:style-name="ce24">
            <text:p>163.95</text:p>
          </table:table-cell>
          <table:table-cell office:value-type="float" office:value="3633" table:content-validation-name="val13" table:style-name="ce28">
            <text:p>3,633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86023.2" table:content-validation-name="val13" table:style-name="ce24">
            <text:p>86,023.20</text:p>
          </table:table-cell>
          <table:table-cell office:value-type="float" office:value="132261" table:content-validation-name="val13" table:style-name="ce17">
            <text:p>132,261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827456.56565656594" table:content-validation-name="val13" table:style-name="ce24">
            <text:p>827,456.57</text:p>
          </table:table-cell>
          <table:table-cell office:value-type="float" office:value="2457546" table:content-validation-name="val13" table:style-name="ce17">
            <text:p>2,457,54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24941" table:content-validation-name="val13" table:style-name="ce17">
            <text:p>124,941</text:p>
          </table:table-cell>
          <table:table-cell office:value-type="float" office:value="2332402" table:content-validation-name="val13" table:style-name="ce17">
            <text:p>2,332,402</text:p>
          </table:table-cell>
          <table:table-cell office:value-type="float" office:value="21" table:style-name="ce17">
            <text:p>21</text:p>
          </table:table-cell>
          <table:table-cell office:value-type="float" office:value="21" table:content-validation-name="val13" table:style-name="ce17">
            <text:p>21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9" table:content-validation-name="val13" table:style-name="ce17">
            <text:p>9</text:p>
          </table:table-cell>
          <table:table-cell office:value-type="float" office:value="3" table:content-validation-name="val13" table:style-name="ce17">
            <text:p>3</text:p>
          </table:table-cell>
          <table:table-cell office:value-type="float" office:value="630" table:content-validation-name="val13" table:style-name="ce17">
            <text:p>630</text:p>
          </table:table-cell>
          <table:table-cell office:value-type="float" office:value="20863.37" table:content-validation-name="val13" table:style-name="ce24">
            <text:p>20,863.3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6" table:style-name="ce4">
            <text:p>中壢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18" table:content-validation-name="val13" table:style-name="ce17">
            <text:p>18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76.85" table:content-validation-name="val13" table:style-name="ce24">
            <text:p>476.85</text:p>
          </table:table-cell>
          <table:table-cell office:value-type="float" office:value="12287" table:content-validation-name="val13" table:style-name="ce28">
            <text:p>12,28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00184.9" table:content-validation-name="val13" table:style-name="ce24">
            <text:p>200,184.90</text:p>
          </table:table-cell>
          <table:table-cell office:value-type="float" office:value="554600" table:content-validation-name="val13" table:style-name="ce17">
            <text:p>554,60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082695.6" table:content-validation-name="val13" table:style-name="ce24">
            <text:p>4,082,695.60</text:p>
          </table:table-cell>
          <table:table-cell office:value-type="float" office:value="9015443" table:content-validation-name="val13" table:style-name="ce17">
            <text:p>9,015,443</text:p>
          </table:table-cell>
          <table:table-cell office:value-type="float" office:value="1291" table:content-validation-name="val13" table:style-name="ce17">
            <text:p>1,291</text:p>
          </table:table-cell>
          <table:table-cell office:value-type="float" office:value="170392" table:content-validation-name="val13" table:style-name="ce17">
            <text:p>170,392</text:p>
          </table:table-cell>
          <table:table-cell office:value-type="float" office:value="494604" table:content-validation-name="val13" table:style-name="ce17">
            <text:p>494,604</text:p>
          </table:table-cell>
          <table:table-cell office:value-type="float" office:value="7943129" table:content-validation-name="val13" table:style-name="ce17">
            <text:p>7,943,129</text:p>
          </table:table-cell>
          <table:table-cell office:value-type="float" office:value="70" table:style-name="ce17">
            <text:p>70</text:p>
          </table:table-cell>
          <table:table-cell office:value-type="float" office:value="70" table:content-validation-name="val13" table:style-name="ce17">
            <text:p>7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6" table:content-validation-name="val13" table:style-name="ce17">
            <text:p>36</text:p>
          </table:table-cell>
          <table:table-cell office:value-type="float" office:value="31" table:content-validation-name="val13" table:style-name="ce17">
            <text:p>31</text:p>
          </table:table-cell>
          <table:table-cell office:value-type="float" office:value="2100" table:content-validation-name="val13" table:style-name="ce17">
            <text:p>2,100</text:p>
          </table:table-cell>
          <table:table-cell office:value-type="float" office:value="91753.97" table:content-validation-name="val13" table:style-name="ce24">
            <text:p>91,753.9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04" table:content-validation-name="val13" table:style-name="ce17">
            <text:p>304</text:p>
          </table:table-cell>
          <table:table-cell office:value-type="float" office:value="7" table:content-validation-name="val13" table:style-name="ce17">
            <text:p>7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7" table:style-name="ce4">
            <text:p>桃園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175" table:content-validation-name="val13" table:style-name="ce17">
            <text:p>175</text:p>
          </table:table-cell>
          <table:table-cell office:value-type="float" office:value="6" table:content-validation-name="val13" table:style-name="ce17">
            <text:p>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959.43" table:content-validation-name="val13" table:style-name="ce24">
            <text:p>3,959.43</text:p>
          </table:table-cell>
          <table:table-cell office:value-type="float" office:value="62539" table:content-validation-name="val13" table:style-name="ce28">
            <text:p>62,539</text:p>
          </table:table-cell>
          <table:table-cell office:value-type="float" office:value="468" table:content-validation-name="val13" table:style-name="ce17">
            <text:p>468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246289.68" table:content-validation-name="val13" table:style-name="ce24">
            <text:p>1,246,289.68</text:p>
          </table:table-cell>
          <table:table-cell office:value-type="float" office:value="1951970" table:content-validation-name="val13" table:style-name="ce17">
            <text:p>1,951,970</text:p>
          </table:table-cell>
          <table:table-cell office:value-type="float" office:value="1884" table:content-validation-name="val13" table:style-name="ce17">
            <text:p>1,884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7955198.7000000002" table:content-validation-name="val13" table:style-name="ce24">
            <text:p>7,955,198.70</text:p>
          </table:table-cell>
          <table:table-cell office:value-type="float" office:value="34335577" table:content-validation-name="val13" table:style-name="ce17">
            <text:p>34,335,577</text:p>
          </table:table-cell>
          <table:table-cell office:value-type="float" office:value="2221" table:content-validation-name="val13" table:style-name="ce17">
            <text:p>2,221</text:p>
          </table:table-cell>
          <table:table-cell office:value-type="float" office:value="48943" table:content-validation-name="val13" table:style-name="ce17">
            <text:p>48,943</text:p>
          </table:table-cell>
          <table:table-cell office:value-type="float" office:value="1866734" table:content-validation-name="val13" table:style-name="ce17">
            <text:p>1,866,734</text:p>
          </table:table-cell>
          <table:table-cell office:value-type="float" office:value="32952754" table:content-validation-name="val13" table:style-name="ce17">
            <text:p>32,952,754</text:p>
          </table:table-cell>
          <table:table-cell office:value-type="float" office:value="423" table:style-name="ce17">
            <text:p>423</text:p>
          </table:table-cell>
          <table:table-cell office:value-type="float" office:value="423" table:content-validation-name="val13" table:style-name="ce17">
            <text:p>423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85" table:content-validation-name="val13" table:style-name="ce17">
            <text:p>85</text:p>
          </table:table-cell>
          <table:table-cell office:value-type="float" office:value="310" table:content-validation-name="val13" table:style-name="ce17">
            <text:p>310</text:p>
          </table:table-cell>
          <table:table-cell office:value-type="float" office:value="287" table:content-validation-name="val13" table:style-name="ce17">
            <text:p>287</text:p>
          </table:table-cell>
          <table:table-cell office:value-type="float" office:value="10175" table:content-validation-name="val13" table:style-name="ce17">
            <text:p>10,175</text:p>
          </table:table-cell>
          <table:table-cell office:value-type="float" office:value="541982.1" table:content-validation-name="val13" table:style-name="ce24">
            <text:p>541,982.1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44940" table:content-validation-name="val13" table:style-name="ce17">
            <text:p>244,940</text:p>
          </table:table-cell>
          <table:table-cell office:value-type="float" office:value="2820" table:content-validation-name="val13" table:style-name="ce17">
            <text:p>2,820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8" table:style-name="ce4">
            <text:p>金台通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4" table:content-validation-name="val13" table:style-name="ce17">
            <text:p>4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2.02" table:content-validation-name="val13" table:style-name="ce24">
            <text:p>42.02</text:p>
          </table:table-cell>
          <table:table-cell office:value-type="float" office:value="2064" table:content-validation-name="val13" table:style-name="ce28">
            <text:p>2,064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2302.6" table:content-validation-name="val13" table:style-name="ce24">
            <text:p>22,302.60</text:p>
          </table:table-cell>
          <table:table-cell office:value-type="float" office:value="23716" table:content-validation-name="val13" table:style-name="ce17">
            <text:p>23,71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99859" table:content-validation-name="val13" table:style-name="ce24">
            <text:p>99,859.00</text:p>
          </table:table-cell>
          <table:table-cell office:value-type="float" office:value="436190" table:content-validation-name="val13" table:style-name="ce17">
            <text:p>436,19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1561" table:content-validation-name="val13" table:style-name="ce17">
            <text:p>21,561</text:p>
          </table:table-cell>
          <table:table-cell office:value-type="float" office:value="408506" table:content-validation-name="val13" table:style-name="ce17">
            <text:p>408,506</text:p>
          </table:table-cell>
          <table:table-cell office:value-type="float" office:value="8" table:style-name="ce17">
            <text:p>8</text:p>
          </table:table-cell>
          <table:table-cell office:value-type="float" office:value="8" table:content-validation-name="val13" table:style-name="ce17">
            <text:p>8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40" table:content-validation-name="val13" table:style-name="ce17">
            <text:p>240</text:p>
          </table:table-cell>
          <table:table-cell office:value-type="float" office:value="8782.6046511627901" table:content-validation-name="val13" table:style-name="ce24">
            <text:p>8,782.60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0820" table:content-validation-name="val13" table:style-name="ce17">
            <text:p>20,820</text:p>
          </table:table-cell>
          <table:table-cell office:value-type="float" office:value="240" table:content-validation-name="val13" table:style-name="ce17">
            <text:p>240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9" table:style-name="ce4">
            <text:p>台灣真好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35" table:content-validation-name="val13" table:style-name="ce17">
            <text:p>35</text:p>
          </table:table-cell>
          <table:table-cell office:value-type="float" office:value="35" table:content-validation-name="val13" table:style-name="ce17">
            <text:p>35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366.6" table:content-validation-name="val13" table:style-name="ce24">
            <text:p>1,366.60</text:p>
          </table:table-cell>
          <table:table-cell office:value-type="float" office:value="2403" table:content-validation-name="val13" table:style-name="ce28">
            <text:p>2,403</text:p>
          </table:table-cell>
          <table:table-cell office:value-type="float" office:value="2403" table:content-validation-name="val13" table:style-name="ce17">
            <text:p>2,403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62976.6" table:content-validation-name="val13" table:style-name="ce24">
            <text:p>62,976.60</text:p>
          </table:table-cell>
          <table:table-cell office:value-type="float" office:value="7305" table:content-validation-name="val13" table:style-name="ce17">
            <text:p>7,305</text:p>
          </table:table-cell>
          <table:table-cell office:value-type="float" office:value="7305" table:content-validation-name="val13" table:style-name="ce17">
            <text:p>7,305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21000.12" table:content-validation-name="val13" table:style-name="ce24">
            <text:p>21,000.12</text:p>
          </table:table-cell>
          <table:table-cell office:value-type="float" office:value="129546" table:content-validation-name="val13" table:style-name="ce17">
            <text:p>129,54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979" table:content-validation-name="val13" table:style-name="ce17">
            <text:p>4,979</text:p>
          </table:table-cell>
          <table:table-cell office:value-type="float" office:value="14843" table:content-validation-name="val13" table:style-name="ce17">
            <text:p>14,843</text:p>
          </table:table-cell>
          <table:table-cell office:value-type="float" office:value="36" table:style-name="ce17">
            <text:p>3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6" table:content-validation-name="val13" table:style-name="ce17">
            <text:p>3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744" table:content-validation-name="val13" table:style-name="ce17">
            <text:p>744</text:p>
          </table:table-cell>
          <table:table-cell office:value-type="float" office:value="9941.9699999999993" table:content-validation-name="val13" table:style-name="ce24">
            <text:p>9,941.9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office:value-type="string" table:content-validation-name="val10" table:style-name="ce4">
            <text:p>捷乘客運</text:p>
          </table:table-cell>
          <table:table-cell office:value-type="float" office:value="1" table:content-validation-name="val13" table:style-name="ce14">
            <text:p>1</text:p>
          </table:table-cell>
          <table:table-cell office:value-type="float" office:value="16" table:content-validation-name="val13" table:style-name="ce17">
            <text:p>16</text:p>
          </table:table-cell>
          <table:table-cell office:value-type="float" office:value="16" table:content-validation-name="val13" table:style-name="ce17">
            <text:p>16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359.38" table:content-validation-name="val13" table:style-name="ce24">
            <text:p>359.38</text:p>
          </table:table-cell>
          <table:table-cell office:value-type="float" office:value="4065" table:content-validation-name="val13" table:style-name="ce28">
            <text:p>4,065</text:p>
          </table:table-cell>
          <table:table-cell office:value-type="float" office:value="4065" table:content-validation-name="val13" table:style-name="ce17">
            <text:p>4,065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52745.760000000002" table:content-validation-name="val13" table:style-name="ce24">
            <text:p>52,745.76</text:p>
          </table:table-cell>
          <table:table-cell office:value-type="float" office:value="10137" table:content-validation-name="val13" table:style-name="ce17">
            <text:p>10,137</text:p>
          </table:table-cell>
          <table:table-cell office:value-type="float" office:value="10137" table:content-validation-name="val13" table:style-name="ce17">
            <text:p>10,137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95437.43" table:content-validation-name="val13" table:style-name="ce24">
            <text:p>95,437.43</text:p>
          </table:table-cell>
          <table:table-cell office:value-type="float" office:value="28564" table:content-validation-name="val13" table:style-name="ce17">
            <text:p>28,564</text:p>
          </table:table-cell>
          <table:table-cell office:value-type="float" office:value="1" table:content-validation-name="val13" table:style-name="ce17">
            <text:p>1</text:p>
          </table:table-cell>
          <table:table-cell office:value-type="float" office:value="18" table:content-validation-name="val13" table:style-name="ce17">
            <text:p>18</text:p>
          </table:table-cell>
          <table:table-cell office:value-type="float" office:value="9830" table:content-validation-name="val13" table:style-name="ce17">
            <text:p>9,830</text:p>
          </table:table-cell>
          <table:table-cell office:value-type="float" office:value="23845" table:content-validation-name="val13" table:style-name="ce17">
            <text:p>23,845</text:p>
          </table:table-cell>
          <table:table-cell office:value-type="float" office:value="12" table:style-name="ce17">
            <text:p>12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12" table:content-validation-name="val13" table:style-name="ce17">
            <text:p>12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448" table:content-validation-name="val13" table:style-name="ce17">
            <text:p>448</text:p>
          </table:table-cell>
          <table:table-cell office:value-type="float" office:value="26372.880000000001" table:content-validation-name="val13" table:style-name="ce24">
            <text:p>26,372.88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office:value-type="float" office:value="0" table:content-validation-name="val13" table:style-name="ce17">
            <text:p>-</text:p>
          </table:table-cell>
          <table:table-cell table:number-columns-repeated="18" table:style-name="ce8"/>
          <table:table-cell table:number-columns-repeated="16335"/>
        </table:table-row>
        <table:table-row table:style-name="ro7">
          <table:table-cell table:style-name="ce5"/>
          <table:table-cell table:style-name="ce15"/>
          <table:table-cell table:number-columns-repeated="9" table:style-name="ce18"/>
          <table:table-cell table:number-columns-repeated="2" table:style-name="ce30"/>
          <table:table-cell table:number-columns-repeated="18" table:style-name="ce18"/>
          <table:table-cell table:number-columns-repeated="18" table:style-name="ce8"/>
          <table:table-cell table:number-columns-repeated="16335"/>
        </table:table-row>
        <table:table-row table:style-name="ro8">
          <table:table-cell table:number-columns-repeated="31" table:style-name="ce6"/>
          <table:table-cell table:number-columns-repeated="2" table:style-name="ce8"/>
          <table:table-cell table:number-columns-repeated="16351" table:style-name="ce1"/>
        </table:table-row>
        <table:table-row table:style-name="ro9">
          <table:table-cell office:value-type="string" table:style-name="ce7">
            <text:p>填表</text:p>
          </table:table-cell>
          <table:table-cell office:value-type="string" table:style-name="ce7">
            <text:p>　</text:p>
          </table:table-cell>
          <table:table-cell table:style-name="ce19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9"/>
          <table:table-cell office:value-type="string" table:style-name="ce25">
            <text:p> 審核</text:p>
          </table:table-cell>
          <table:table-cell office:value-type="string" table:style-name="ce7">
            <text:p>　</text:p>
          </table:table-cell>
          <table:table-cell table:number-columns-repeated="2" table:style-name="ce19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number-columns-repeated="3" table:style-name="ce19"/>
          <table:table-cell office:value-type="string" table:number-columns-spanned="2" table:number-rows-spanned="1" table:style-name="ce43">
            <text:p>業務主管人員</text:p>
          </table:table-cell>
          <table:covered-table-cell/>
          <table:table-cell table:number-columns-repeated="2" table:style-name="ce25"/>
          <table:table-cell table:number-columns-repeated="2" table:style-name="ce1"/>
          <table:table-cell office:value-type="string" table:number-columns-spanned="2" table:number-rows-spanned="1" table:style-name="ce43">
            <text:p>     機關首長</text:p>
          </table:table-cell>
          <table:covered-table-cell/>
          <table:table-cell table:number-columns-repeated="4" table:style-name="ce25"/>
          <table:table-cell office:value-type="string" table:number-columns-spanned="4" table:number-rows-spanned="1" table:style-name="ce41">
            <text:p>中華民國115年7月31日編製</text:p>
          </table:table-cell>
          <table:covered-table-cell table:number-columns-repeated="3"/>
          <table:table-cell table:number-columns-repeated="2" table:style-name="ce40"/>
          <table:table-cell table:number-columns-repeated="16351" table:style-name="ce1"/>
        </table:table-row>
        <table:table-row table:number-rows-repeated="3" table:style-name="ro9">
          <table:table-cell table:number-columns-repeated="2" table:style-name="ce7"/>
          <table:table-cell table:style-name="ce19"/>
          <table:table-cell table:number-columns-repeated="2" table:style-name="ce7"/>
          <table:table-cell table:style-name="ce25"/>
          <table:table-cell table:style-name="ce19"/>
          <table:table-cell table:style-name="ce7"/>
          <table:table-cell table:number-columns-repeated="2" table:style-name="ce19"/>
          <table:table-cell table:number-columns-repeated="2" table:style-name="ce7"/>
          <table:table-cell table:number-columns-repeated="3" table:style-name="ce19"/>
          <table:table-cell table:number-columns-repeated="13" table:style-name="ce25"/>
          <table:table-cell table:number-columns-repeated="3" table:style-name="ce34"/>
          <table:table-cell table:number-columns-repeated="2" table:style-name="ce40"/>
          <table:table-cell table:number-columns-repeated="16351" table:style-name="ce1"/>
        </table:table-row>
        <table:table-row table:style-name="ro9"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22">
            <text:p>　</text:p>
          </table:table-cell>
          <table:table-cell table:number-columns-repeated="2" table:style-name="ce19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7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25"/>
          <table:table-cell office:value-type="string" table:number-columns-spanned="2" table:number-rows-spanned="1" table:style-name="ce43">
            <text:p>主辦統計人員</text:p>
          </table:table-cell>
          <table:covered-table-cell/>
          <table:table-cell table:number-columns-repeated="14" table:style-name="ce25"/>
          <table:table-cell table:number-columns-repeated="2" table:style-name="ce40"/>
          <table:table-cell table:number-columns-repeated="16351" table:style-name="ce1"/>
        </table:table-row>
        <table:table-row table:number-rows-repeated="2" table:style-name="ro9">
          <table:table-cell table:number-columns-repeated="4" table:style-name="ce7"/>
          <table:table-cell table:style-name="ce22"/>
          <table:table-cell table:number-columns-repeated="2" table:style-name="ce19"/>
          <table:table-cell table:number-columns-repeated="7" table:style-name="ce7"/>
          <table:table-cell table:number-columns-repeated="17" table:style-name="ce25"/>
          <table:table-cell table:number-columns-repeated="2" table:style-name="ce40"/>
          <table:table-cell table:number-columns-repeated="16351" table:style-name="ce1"/>
        </table:table-row>
        <table:table-row table:style-name="ro9">
          <table:table-cell table:number-columns-repeated="4" table:style-name="ce7"/>
          <table:table-cell table:style-name="ce22"/>
          <table:table-cell table:number-columns-repeated="2" table:style-name="ce19"/>
          <table:table-cell table:number-columns-repeated="6" table:style-name="ce7"/>
          <table:table-cell table:style-name="ce31"/>
          <table:table-cell table:number-columns-repeated="17" table:style-name="ce25"/>
          <table:table-cell table:number-columns-repeated="2" table:style-name="ce40"/>
          <table:table-cell table:number-columns-repeated="16351" table:style-name="ce1"/>
        </table:table-row>
        <table:table-row table:style-name="ro10">
          <table:table-cell office:value-type="string" table:number-columns-spanned="13" table:number-rows-spanned="1" table:style-name="ce53">
            <text:p>資料來源：由本府根據各市區汽車客運業者提供之營運概況資料編報。</text:p>
          </table:table-cell>
          <table:covered-table-cell table:number-columns-repeated="12"/>
          <table:table-cell office:value-type="string" table:style-name="ce25">
            <text:p>　</text:p>
          </table:table-cell>
          <table:table-cell table:number-columns-repeated="17" table:style-name="ce25"/>
          <table:table-cell table:number-columns-repeated="2" table:style-name="ce40"/>
          <table:table-cell table:number-columns-repeated="16351" table:style-name="ce1"/>
        </table:table-row>
        <table:table-row table:style-name="ro11">
          <table:table-cell office:value-type="string" table:number-columns-spanned="15" table:number-rows-spanned="1" table:style-name="ce55">
            <text:p>填表說明：1.本表編製一式三份，一份送本府主計處，一份送交通部統計處，一份自存。</text:p>
            <text:p>　　　　　2.市區客運業者家數、核定路線數、營業里程、營業車輛數、電動車輛數、無障礙車輛數及低地板車輛數為月底數。</text:p>
          </table:table-cell>
          <table:covered-table-cell table:number-columns-repeated="14"/>
          <table:table-cell table:number-columns-repeated="16" table:style-name="ce25"/>
          <table:table-cell table:number-columns-repeated="2" table:style-name="ce40"/>
          <table:table-cell table:number-columns-repeated="16351" table:style-name="ce1"/>
        </table:table-row>
        <table:table-row table:number-rows-repeated="2" table:style-name="ro1">
          <table:table-cell table:number-columns-repeated="16" table:style-name="ce8"/>
          <table:table-cell table:number-columns-repeated="17" table:style-name="ce32"/>
          <table:table-cell table:number-columns-repeated="16" table:style-name="ce8"/>
          <table:table-cell table:number-columns-repeated="16335"/>
        </table:table-row>
        <table:table-row table:number-rows-repeated="15" table:style-name="ro12">
          <table:table-cell table:number-columns-repeated="19" table:style-name="ce9"/>
          <table:table-cell table:number-columns-repeated="6" table:style-name="ce1"/>
          <table:table-cell table:number-columns-repeated="2" table:style-name="ce9"/>
          <table:table-cell table:style-name="ce1"/>
          <table:table-cell table:number-columns-repeated="3" table:style-name="ce9"/>
          <table:table-cell table:number-columns-repeated="16353" table:style-name="ce1"/>
        </table:table-row>
        <table:table-row table:number-rows-repeated="158" table:style-name="ro12">
          <table:table-cell table:number-columns-repeated="19" table:style-name="ce9"/>
          <table:table-cell table:number-columns-repeated="6" table:style-name="ce1"/>
          <table:table-cell table:number-columns-repeated="2" table:style-name="ce9"/>
          <table:table-cell table:style-name="ce1"/>
          <table:table-cell table:number-columns-repeated="3" table:style-name="ce9"/>
          <table:table-cell table:number-columns-repeated="16353"/>
        </table:table-row>
        <table:table-row table:number-rows-repeated="104837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微軟正黑體" svg:font-family="微軟正黑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ext-style style:name="N48P0">
      <number:text>-</number:text>
    </number:text-style>
    <number:number-style style:name="N48">
      <number:number number:decimal-places="0" number:min-decimal-places="0" number:min-integer-digits="1" number:grouping="true"/>
      <style:map style:condition="value()=0" style:apply-style-name="N48P0"/>
    </number:number-style>
    <number:text-style style:name="N49P0">
      <number:text>-</number:text>
    </number:text-style>
    <number:number-style style:name="N49">
      <number:number number:decimal-places="2" number:min-decimal-places="2" number:min-integer-digits="1" number:grouping="true"/>
      <style:map style:condition="value()=0" style:apply-style-name="N49P0"/>
    </number:number-style>
    <number:text-style style:name="N50P0">
      <number:text>-</number:text>
    </number:text-style>
    <number:number-style style:name="N50">
      <number:number number:decimal-places="0" number:min-decimal-places="0" number:min-integer-digits="1" number:grouping="true"/>
      <style:map style:condition="value()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公務統計科 桃園市政府主計處</dc:creator>
    <meta:creation-date>2026-08-20T07:56:39Z</meta:creation-date>
    <dc:date>2026-08-20T07:56:39Z</dc:date>
  </office:meta>
</office:document-meta>
</file>